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ublic_safetytips"/><text:bookmark-start text:name="__RefHeading___recommandations_de_securite_publique_1"/><text:bookmark-start text:name="recommandations_de_securite_publique"/>Recommandations de sécurité (publique)<text:bookmark-end text:name="__RefHeading___recommandations_de_securite_publique_1"/><text:bookmark-end text:name="recommandations_de_securite_publique"/></text:h>
      <text:h text:style-name="Heading_20_2" text:outline-level="2"><text:bookmark-start text:name="__RefHeading___hameconnage_phishing_2"/><text:bookmark-start text:name="hameconnage_phishing"/>Hameçonnage (Phishing)<text:bookmark-end text:name="__RefHeading___hameconnage_phishing_2"/><text:bookmark-end text:name="hameconnage_phishing"/></text:h>
      <text:p text:style-name="Text_20_body">Qu’est-ce que le phishing ou hameçonnage ?</text:p>
      <text:p text:style-name="Text_20_body">L’hameçonnage ou phishing en anglais est le principal mode opératoire utilisé par les cybercriminels pour dérober des informations personnelles et/ou bancaires aux internautes. Par message électronique (e-mail), SMS ou encore par téléphone, il consiste à usurper l’identité d’un tiers de confiance (banque, administration, réseau social, entreprise de livraison, commerce en ligne…) pour tromper la victime et l’inciter à communiquer ses données d’identité, ses mots de passe ou ses numéros de carte bancaire. Les informations dérobées lors de l’hameçonnage/phishing seront ensuite directement utilisées par les escrocs ou revendus à d’autres cybercriminels pour mener diverses actions frauduleuses (piratage de compte en ligne, fraude à la carte bancaire, usurpation d’identité, hameçonnage ciblé sur la victime…).
<text:a xlink:type="simple" xlink:href="https://www.cybermalveillance.gouv.fr/tous-nos-contenus/actualites/dossier-phishing" text:style-name="Internet_20_link" text:visited-style-name="Visited_20_Internet_20_Link"> REF et exemples</text:a></text:p>
      <text:h text:style-name="Heading_20_2" text:outline-level="2"><text:bookmark-start text:name="__RefHeading___voyages_et_missions_3"/><text:bookmark-start text:name="voyages_et_missions"/>Voyages et Missions<text:bookmark-end text:name="__RefHeading___voyages_et_missions_3"/><text:bookmark-end text:name="voyages_et_missions"/></text:h>
      <text:list text:style-name="List_20_1" text:continue-numbering="false">
        <text:list-item>
          <text:p text:style-name="List_20_1_Content_First"> Votre ordinateur portable doit être protégé </text:p>
          <text:list text:style-name="List_20_1">
            <text:list-item>
              <text:p text:style-name="List_20_1_Content"> Disque chiffré avec clef de recouvrement détenue par le laboratoire</text:p>
            </text:list-item>
            <text:list-item>
              <text:p text:style-name="List_20_1_Content"> Accès protégé par mot de passe</text:p>
            </text:list-item>
          </text:list>
        </text:list-item>
        <text:list-item>
          <text:p text:style-name="List_20_1_Content_Last"> Vos supports amovibles contenant des données professionnelles doivent être chiffrés (disque externe, clé USB, …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si.gouv.fr/guide/partir-en-mission-avec-son-telephone-sa-tablette-ou-son-ordinateur-portable/" text:style-name="Internet_20_link" text:visited-style-name="Visited_20_Internet_20_Link"> conseils pour partir en mission avec son ordinateur portable, smamrtphone, ..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6T17::32:16</meta:creation-date>
    <dc:creator>Generated</dc:creator>
    <dc:date>2026-09-06T17::32:16</dc:date>
    <dc:language>en-US</dc:language>
    <meta:editing-cycles>1</meta:editing-cycles>
    <meta:editing-duration>PT0S</meta:editing-duration>
    <dc:title>public:public_safetytips</dc:title>
  </office:meta>
</office:document-meta>
</file>